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4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CABAZITAXEL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CABAZITAXELUM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<text:s/>zł 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 przez<text:s/>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 obrotu<text:s/>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 i święta).<text:s/>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<text:s/>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5:49:00Z</dc:date>
    <meta:print-date>2025-04-02T13:27:00Z</meta:print-date>
    <meta:template xlink:href="Normal" xlink:type="simple"/>
    <meta:editing-cycles>28</meta:editing-cycles>
    <meta:editing-duration>PT18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5" meta:row-count="27" meta:non-whitespace-character-count="3268"/>
  </office:meta>
</office:document-meta>
</file>