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7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OLAPARIBUM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OLAPARIBUM</text:span><text:span text:style-name="T51"><text:s/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 brutto: ………………………… zł<text:s/>(słownie: …………… …………………………………………………………………………………………).</text:p>
        </text:list-item>
      </text:list>
      <text:p text:style-name="P59"/>
      <text:p text:style-name="P60"/>
      <text:soft-page-break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 niniejszą ofertą przez 30<text:s/>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 dopuszczony do obrotu na<text:s/>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 (niedziele i święta).<text:s/>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 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<text:s/>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6:43:00Z</dc:date>
    <meta:print-date>2025-04-02T13:27:00Z</meta:print-date>
    <meta:template xlink:href="Normal" xlink:type="simple"/>
    <meta:editing-cycles>31</meta:editing-cycles>
    <meta:editing-duration>PT21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3" meta:character-count="3799" meta:row-count="27" meta:non-whitespace-character-count="3263"/>
  </office:meta>
</office:document-meta>
</file>