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9.652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32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<text:span text:style-name="T2">Ranibizumab</text:span>, roztwór do wstrzykiwań 2,3mg/0,23ml</text:p>
          </table:table-cell>
          <table:table-cell office:value-type="string" table:style-name="ce9">
            <text:p>fiolka</text:p>
          </table:table-cell>
          <table:table-cell office:value-type="float" office:value="120" table:style-name="ce10">
            <text:p>12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8:00:50Z</dc:date>
    <meta:print-date>2026-08-07T08:00:48Z</meta:print-date>
    <meta:editing-cycles>26</meta:editing-cycles>
    <meta:editing-duration>PT572S</meta:editing-duration>
  </office:meta>
</office:document-meta>
</file>