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T1" style:family="text" style:parent-style-name="Default">
      <style:text-properties fo:color="#000000" style:text-line-through-style="none" style:font-name="Arial1" style:font-name-asian="Arial1" style:font-name-complex="Arial1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9.652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27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Olaparibum,<text:span text:style-name="T1"><text:s/>tabletki 150mg, 56 tabl.</text:span></text:p>
          </table:table-cell>
          <table:table-cell office:value-type="string" table:style-name="ce9">
            <text:p>op</text:p>
          </table:table-cell>
          <table:table-cell office:value-type="float" office:value="10" table:style-name="ce10">
            <text:p>1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6:54:07Z</dc:date>
    <meta:print-date>2026-08-07T06:54:05Z</meta:print-date>
    <meta:editing-cycles>27</meta:editing-cycles>
    <meta:editing-duration>PT2884S</meta:editing-duration>
  </office:meta>
</office:document-meta>
</file>